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ве-полицейскими-задержан-участник-мошеннической-схемы"/>В Москве полицейскими задержан участник мошеннической схемы<text:bookmark-end text:name="в-москве-полицейскими-задержан-участник-мошеннической-схемы"/></text:h>
      <text:p text:style-name="First_20_paragraph">01.11.2024</text:p>
      <text:p text:style-name="Text_20_body"><text:span text:style-name="T1">Оперативниками уголовного розыска ОМВД России по Нагорному району г. Москвы совместно с сотрудниками УБК МВД России задержан 27-летний мужчина, подозреваемый в мошенничестве в отношении пенсионерки.</text:span></text:p>
      <text:p text:style-name="Text_20_body">Предварительно установлено, что 71-летней жительнице столицы поступило несколько звонков от неизвестных, которые представились сотрудниками силовых ведомств и финансового учреждения. Звонившие, под предлогом сохранения денежных средств, убедили пенсионерку обналичить свои сбережения, после чего проследовать в одну из столичных гостиниц, где при помощи банкомата перевести деньги на указанный счет. Введенная в заблуждение женщина выполнила указания злоумышленников и перевела им более 350 тысяч рублей. Позже она поняла, что стала жертвой мошенников, и обратилась в полицию.</text:p>
      <text:p text:style-name="Text_20_body">В результате комплекса оперативно-розыскных мероприятий полицейские установили одного из подозреваемых и задержали его в Грузинском переулке. Им оказался 27-летний житель Республики Саха (Якутия), временно проживающий в столице.</text:p>
      <text:p text:style-name="Text_20_body">Задержанный рассказал, что такой вид «заработка» нашел в Интернете. Он, используя чужую банковскую карту, обналичил поступившие на нее денежные средства, а затем перевел их на счет своих анонимных кураторов, оставив себе часть денег в качестве вознаграждения. Также в ходе проведения следственных действий получены доказательства причастности задержанного к хищению, а также возможной причастности к 10 аналогичным преступлениям, совершенным на территории РФ.</text:p>
      <text:p text:style-name="Text_20_body">Следователем Отдела МВД России по Нагорному району г. Москвы возбуждено уголовное дело по признакам преступления, предусмотренного частью 3 статьи 159 УК РФ «Мошенничество». Фигурант заключен под стражу.</text:p>
      <text:p text:style-name="Text_20_body">Полицейскими проводятся дальнейшие мероприятия, направленные на установление возможных фактов противоправной деятельности задержанного, а также выявление и задержание его сообщников.</text:p>
      <text:p text:style-name="Text_20_body"><text:line-break/></text:p>
      <text:p text:style-name="Text_20_body">Адрес страницы: <text:a xlink:type="simple" xlink:href="http://uao.mos.ru/presscenter/news/detail/12641184.html" office:name=""><text:span text:style-name="Definition">http://uao.mos.ru/presscenter/news/detail/12641184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01T13:46:57Z</meta:creation-date>
    <dc:date>2024-11-01T13:46:57Z</dc:date>
  </office:meta>
</office:document-meta>
</file>