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ейскими-увд-по-юао-задержаны-подозреваемые-в-мошенничестве"/>Полицейскими УВД по ЮАО задержаны подозреваемые в мошенничестве<text:bookmark-end text:name="полицейскими-увд-по-юао-задержаны-подозреваемые-в-мошенничестве"/></text:h>
      <text:p text:style-name="First_20_paragraph">23.10.2024</text:p>
      <text:p text:style-name="Text_20_body"><text:span text:style-name="T1"> «Оперативники уголовного розыска ОМВД России по району Орехово-Борисово Северное г. Москвы задержали группу молодых людей, подозреваемых в мошенничестве», – сообщил начальник УИиОС ГУ МВД России по г. Москве полковник внутренней службы Владимир Васенин.</text:span></text:p>
      <text:p text:style-name="Text_20_body">В территориальный отдел полиции обратился представитель одной из компаний и сообщил, что в ходе внутренней инвентаризации в организации выявили недостачу товара на сумму более 2 миллионов 500 тысяч рублей.</text:p>
      <text:p text:style-name="Text_20_body">Установлено, что злоумышленники, находясь в одном из пунктов выдачи компании на улице Генерала Белова, обманным путем, не имея намерений оплачивать покупки, осуществляли заказ товаров, после чего, имея доступ к программному обеспечению организации, похитили его, путем внесения заведомо ложных сведений об отказе заказчика от получения товара и его возврате на склад.</text:p>
      <text:p text:style-name="Text_20_body">В результате проведенного комплекса оперативно-розыскных мероприятий полицейские задержали подозреваемых. Ими оказались четверо жителей столицы, в возрасте от 20 до 22 лет, двое из которых работали в данном пункте выдачи. Часть похищенного полицейские изъяли по местам проживания соучастников, а также в гаражном боксе одного из них.</text:p>
      <text:p text:style-name="Text_20_body">По данному факту следователем ОМВД России по району Орехово-Борисово Северное г. Москвы возбуждено уголовное дело по признакам преступления, предусмотренного частью 4 статьи 159 УК РФ «Мошенничество». Фигурантам избрана мера пресечения в виде подписки о невыезде и надлежащем поведении.</text:p>
      <text:p text:style-name="Text_20_body"><text:line-break/></text:p>
      <text:p text:style-name="Text_20_body">Адрес страницы: <text:a xlink:type="simple" xlink:href="http://uao.mos.ru/presscenter/news/detail/12625099.html" office:name=""><text:span text:style-name="Definition">http://uao.mos.ru/presscenter/news/detail/12625099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3T12:06:53Z</meta:creation-date>
    <dc:date>2024-10-23T12:06:53Z</dc:date>
  </office:meta>
</office:document-meta>
</file>