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полиции-южного-округа-столицы-задержали-подозреваемого-в-мошенничестве-с-ущербом-более-16-миллиона-рублей"/>Сотрудники полиции Южного округа столицы задержали подозреваемого в мошенничестве с ущербом более 1,6 миллиона рублей<text:bookmark-end text:name="сотрудники-полиции-южного-округа-столицы-задержали-подозреваемого-в-мошенничестве-с-ущербом-более-16-миллиона-рублей"/></text:h>
      <text:p text:style-name="First_20_paragraph">23.10.2024</text:p>
      <text:p text:style-name="Text_20_body"><text:span text:style-name="T1">Оперативники уголовного розыска ОМВД России по району Орехово-Борисово Северное г. Москвы задержали 33-летнего мужчину, подозреваемого в мошенничестве в отношении жительницы столицы.</text:span></text:p>
      <text:p text:style-name="Text_20_body">«Предварительно установлено, что 23-летней жительнице столицы через мессенджер поступило несколько звонков от неизвестных лиц, которые представились сотрудниками кредитно-финансового учреждения. Звонившие, под предлогом пресечения попытки оформления мошенниками кредита, убедили девушку взять заем самой, а полученные деньги поместить на "безопасный счет". Заявительница поверила незнакомцам, выполнила их указания и передала более 1,6 миллиона рублей прибывшему курьеру. Позднее она поняла, что стала жертвой мошенников, и обратилась в полицию.</text:p>
      <text:p text:style-name="Text_20_body">В результате комплекса оперативно-розыскных мероприятий сотрудники уголовного розыска установили личность курьера и задержали его на территории Московской области. Им оказался 33-летний житель Ульяновска.</text:p>
      <text:p text:style-name="Text_20_body">Задержанный рассказал, что такой вид "заработка" он нашел в Интернете. Мужчина забрал деньги у потерпевшей, а затем перевел их на счет своих кураторов, получив в качестве вознаграждения часть от похищенных средств.</text:p>
      <text:p text:style-name="Text_20_body">Следователем Отдела МВД России по району Орехово-Борисово Северное г. Москвы возбуждено уголовное дело по признакам преступления, предусмотренного частью 4 статьи 159 УК РФ "Мошенничество". Фигурант заключен под стражу», – сообщил начальник УИиОС ГУ МВД России по г. Москве полковник внутренней службы Владимир Васенин.</text:p>
      <text:p text:style-name="Text_20_body"><text:span text:style-name="T1">Полицейские напоминают:</text:span></text:p>
      <text:p text:style-name="Text_20_body">Если вам позвонили неизвестные, кем бы они ни представлялись и какие бы предлоги ни использовали, всегда проверяйте получ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p>
      <text:p text:style-name="Text_20_body">Мошенники чаще всего вовлекают в свою преступную деятельность молодых людей. В мессенджерах им предлагают легкий и быстрый заработок. В обязанности так называемых курьеров входит выполнение указаний анонимных кураторов, которые чаще всего находятся за пределами страны. Мошенники звонят гражданам в основном пенсионного возраста, вводят их в заблуждение, после чего курьеры забирают у доверчивых пенсионеров их сбережения и, следуя указаниям «работодателей» переводят деньги граждан на неизвестные счета, оставляя себе небольшую часть в качестве вознаграждения.</text:p>
      <text:p text:style-name="Text_20_body">Полицейские призывают молодых людей не откликаться на сомнительные объявления о работе и предупреждают, что данная противоправная деятельность является уголовно наказуемой по статье 159 УК РФ «Мошенничество». Максимальное наказание, предусмотренное данной статьей Уголовного кодекса, – лишение свободы на срок до десяти лет. Если вам поступило данного рода предложение – позвоните в полицию по телефону «02» (с мобильных «102»).</text:p>
      <text:p text:style-name="Text_20_body"><text:line-break/></text:p>
      <text:p text:style-name="Text_20_body">Адрес страницы: <text:a xlink:type="simple" xlink:href="http://uao.mos.ru/presscenter/news/detail/12624460.html" office:name=""><text:span text:style-name="Definition">http://uao.mos.ru/presscenter/news/detail/1262446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3T08:10:30Z</meta:creation-date>
    <dc:date>2024-10-23T08:10:30Z</dc:date>
  </office:meta>
</office:document-meta>
</file>