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полиции-увд-по-юао-призывают-граждан-использовать-портал-госуслуг"/>Сотрудники полиции УВД по ЮАО призывают граждан использовать портал Госуслуг<text:bookmark-end text:name="сотрудники-полиции-увд-по-юао-призывают-граждан-использовать-портал-госуслуг"/></text:h>
      <text:p text:style-name="First_20_paragraph">15.10.2024</text:p>
      <text:p text:style-name="Text_20_body"><text:span text:style-name="T1">Практика приема обращений граждан через сеть Интернет получает все большее распространение, упрощая процедуру получения документов, так как значительно экономятся время и средства.</text:span></text:p>
      <text:p text:style-name="Text_20_body">Для того чтобы получить государственную услугу по линии МВД, необходимо пройти процедуру регистрации на сайте https://www.gosuslugi.ru. В дальнейшем, при необходимости получения другой услуги, повторная регистрация на Едином портале не требуется, так как срок действия полученного доступа не ограничен. Предоставлять заявление в бумажном виде не требуется. Большая часть сведений и документов при получении государственной услуги запрашивается через систему межведомственного электронного взаимодействия в федеральных органах исполнительной власти, где она имеется. После подачи заявления пользователю предоставляется возможность наблюдать за ходом исполнения и состоянием своего обращения, а после получения сообщения о готовности услуги следует обратиться в подразделение органов внутренних дел. Гражданин может подать заявку на получение необходимой услуги, выбрав для себя наиболее удобное время и дату. В разделе «Государственные услуги» на сайте УВД вы найдете ответы на все интересующие вопросы и ознакомитесь с правилами и рекомендациями по пользованию услугами.</text:p>
      <text:p text:style-name="Text_20_body"><text:line-break/></text:p>
      <text:p text:style-name="Text_20_body">Адрес страницы: <text:a xlink:type="simple" xlink:href="http://uao.mos.ru/presscenter/news/detail/12613749.html" office:name=""><text:span text:style-name="Definition">http://uao.mos.ru/presscenter/news/detail/1261374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5T14:17:39Z</meta:creation-date>
    <dc:date>2024-10-15T14:17:39Z</dc:date>
  </office:meta>
</office:document-meta>
</file>