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члены-общественного-совета-при-увд-по-юао-приняли-участие-в-торжественной-церемонии-посвящения-курсантов-юридического-колледжа"/>Члены Общественного совета при УВД по ЮАО приняли участие в торжественной церемонии посвящения курсантов Юридического колледжа<text:bookmark-end text:name="члены-общественного-совета-при-увд-по-юао-приняли-участие-в-торжественной-церемонии-посвящения-курсантов-юридического-колледжа"/></text:h>
      <text:p text:style-name="First_20_paragraph">04.10.2024</text:p>
      <text:p text:style-name="Text_20_body"><text:span text:style-name="T1">В мероприятии приняли участие заместитель начальника УВД по ЮАО ГУ МВД России по г. Москве подполковник полиции Михаил Кухта, председатель Общественного совета при УВД по ЮАО Харис Ильясов, член Общественного совета при УВД по ЮАО Лилиана Воронцова, председатель Совета ветеранов УВД Константин Кириллов, ветераны органов внутренних дел, родители учащихся.</text:span></text:p>
      <text:p text:style-name="Text_20_body">После команды «Смирно!» и выноса знамени к первокурсникам со словами приветствия обратился директор колледжа Георгий Самойлов. Он подчеркнул торжественность и важность момента принесения клятвы.</text:p>
      <text:p text:style-name="Text_20_body">В память сотрудников, отдавших свои жизни при исполнении служебного долга, была объявлена минута молчания и возложены цветы к обелиску сотрудников УВД, погибших при исполнении служебных обязанностей.</text:p>
      <text:p text:style-name="Text_20_body">После того, как один из первокурсников зачитал текст клятвы, над застывшими в строю ребятами прозвучало троекратное «Клянемся!».</text:p>
      <text:p text:style-name="Text_20_body">Этот день был волнительным не только для курсантов, но и для их родителей. И в этот важный и ответственный момент они находились рядом.</text:p>
      <text:p text:style-name="Text_20_body">К первокурсникам обратился председатель Общественного совета при УВД по ЮАО Харис Ильясов. «Вы сделали свой выбор. Осталось совсем немножко: получить знания, достойную профессию и уверенно вступить в жизнь, оставаясь верными Присяге».</text:p>
      <text:p text:style-name="Text_20_body">Мероприятие завершилась фотографированием.</text:p>
      <text:p text:style-name="Text_20_body"><text:line-break/></text:p>
      <text:p text:style-name="Text_20_body">Адрес страницы: <text:a xlink:type="simple" xlink:href="http://uao.mos.ru/presscenter/news/detail/12596808.html" office:name=""><text:span text:style-name="Definition">http://uao.mos.ru/presscenter/news/detail/12596808.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19T19:20:27Z</meta:creation-date>
    <dc:date>2024-10-19T19:20:27Z</dc:date>
  </office:meta>
</office:document-meta>
</file>