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жном-округе-столицы-проводятся-профилактические-работы-по-предупреждению-несчастных-случаев-на-воде"/>В Южном округе столицы проводятся профилактические работы по предупреждению несчастных случаев на воде<text:bookmark-end text:name="в-южном-округе-столицы-проводятся-профилактические-работы-по-предупреждению-несчастных-случаев-на-воде"/></text:h>
      <text:p text:style-name="First_20_paragraph">30.09.2024</text:p>
      <text:p text:style-name="Text_20_body"><text:span text:style-name="T1">Планируя отдых на природе возле водоемов не забывайте о безопасности.</text:span></text:p>
      <text:p text:style-name="Text_20_body">Чтобы предотвратить несчастные случаи на воде, сотрудники Управления Департамента ГОЧСиПБ по ЮАО проводят профилактическую работу с населением округа. Беседуют с отдыхающими и раздают памятки, а Московские спасатели на воде систематически проводят обследование акваторий и предупреждают горожан об опасности нахождения в местах, где установлены знаки, запрещающие купание.</text:p>
      <text:p text:style-name="Text_20_body">Сотрудники Департамента ГОЧСиПБ еще раз напоминают, если вы отдыхаете на берегу с маленькими детьми, будьте особенно бдительными, не оставляйте их одних у воды без присмотра. Места для игр и развлечений старайтесь выбирать подальше от отвесных берегов, скользких камней и скал, с которых по неосторожности можно упасть в холодную воду.</text:p>
      <text:p text:style-name="Text_20_body">Всегда рассказывайте детям о правилах поведения на природных и искусственных водоёмах и о последствиях их нарушения. Этим Вы предупредите несчастные случаи с Вашими детьми на воде, от этого зависит жизнь Ваших детей сегодня и завтра.</text:p>
      <text:p text:style-name="Text_20_body">Если вы стали участником или свидетелем трагедии, несчастного случая или оказались в непростой ситуации, звоните:</text:p>
      <text:p text:style-name="Text_20_body">- единый номер вызова экстренных служб – «101» и «112»;</text:p>
      <text:p text:style-name="Text_20_body">Соблюдайте безопасность на воде!</text:p>
      <text:p text:style-name="Text_20_body"><text:line-break/></text:p>
      <text:p text:style-name="Text_20_body">Адрес страницы: <text:a xlink:type="simple" xlink:href="http://uao.mos.ru/presscenter/news/detail/12590230.html" office:name=""><text:span text:style-name="Definition">http://uao.mos.ru/presscenter/news/detail/1259023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4T21:02:57Z</meta:creation-date>
    <dc:date>2024-10-14T21:02:57Z</dc:date>
  </office:meta>
</office:document-meta>
</file>