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екретах-профессии-пожарного-узнали-школьники"/>О секретах профессии пожарного узнали школьники<text:bookmark-end text:name="о-секретах-профессии-пожарного-узнали-школьники"/></text:h>
      <text:p text:style-name="First_20_paragraph">30.09.2024</text:p>
      <text:p text:style-name="Text_20_body"><text:span text:style-name="T1">Узнать, кто такой диспетчер и спасатель-пожарный, в чем сложность их работы, за этой информацией постоянно приходят школьники в гости в Пожарно-спасательный центр ПСО№ 215 и познакомиться поближе с теми, кто стоит на страже безопасности жителей столицы.</text:span></text:p>
      <text:p text:style-name="Text_20_body">Знакомство начали с диспетчерской. Дети увидели в реальном времени, как диспетчеры принимают вызовы и что происходит дальше, были удивлены с какой оперативностью они справляются со всеми задачами.</text:p>
      <text:p text:style-name="Text_20_body">Неподдельный интерес у ребят вызвала и работа самих спасателей. Особенно когда их впустили в святая святых туда, где стоит пожарная техника и хранится все оборудование и снаряжение. Боевая одежда пожарного с блестящими касками и шлемами, замысловатые инструменты сразу же приковали внимание детей, как только они переступили через порог. Столь же пристально они рассматривали и фотографии с учений, и рисунки, которые висят на стенах.</text:p>
      <text:p text:style-name="Text_20_body">Ребятам настолько понравилось в гостях у пожарных, что было принято решение продолжить взаимодействие и после каникул в знак благодарности принести спасателям рисунки.</text:p>
      <text:p text:style-name="Text_20_body">– Каждая встреча с пожарными для детей, как праздник и они всегда ее ждут с нетерпением.  «Мы всегда стараемся построить наши занятия так чтобы у детей не пропал интерес к пожарному делу, а также чтобы они понимали, какими опасными могут быть в детских руках спички и к каким последствиям приводит шалость», — рассказывает начальник ПСО № 215 Игорь Денисов.</text:p>
      <text:p text:style-name="Text_20_body"><text:line-break/></text:p>
      <text:p text:style-name="Text_20_body">Адрес страницы: <text:a xlink:type="simple" xlink:href="http://uao.mos.ru/presscenter/news/detail/12588917.html" office:name=""><text:span text:style-name="Definition">http://uao.mos.ru/presscenter/news/detail/1258891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30T07:49:05Z</meta:creation-date>
    <dc:date>2024-09-30T07:49:05Z</dc:date>
  </office:meta>
</office:document-meta>
</file>