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доемы-которые-опасны-для-купания"/>Водоемы, которые опасны для купания<text:bookmark-end text:name="водоемы-которые-опасны-для-купания"/></text:h>
      <text:p text:style-name="First_20_paragraph">30.09.2024</text:p>
      <text:p text:style-name="Text_20_body"><text:span text:style-name="T1">Погода продолжает нас радовать своими теплыми деньками, а это значит, что профилактическая работа с населением сотрудниками Управления Департамента ГОЧСиПБ по ЮАО и спасателями на воде ПСС «Борисовская» и ПСС «Царицыно» продолжается.</text:span></text:p>
      <text:p text:style-name="Text_20_body">Жителям Южного округа столицы объясняют правила поведения на воде, раздают памятки, стараются всеми возможными способами «достучаться» до отдыхающих. Некоторые не очень внимательно реагируют на советы спасателей, не понимая, что рейды проводятся только с одной целью: предупредить несчастные случаи. И раз за разом хотя бы несколько человек из десятков горожан, с кем проводят профилактические беседы, отказываются от купания в необорудованных местах.</text:p>
      <text:p text:style-name="Text_20_body">Управление Департамента ГОЧСиПБ по ЮАО предупреждает: не рискуйте своей жизнью и жизнью своих детей, не купайтесь в запрещенных местах и не входите в воду, где нет специально оборудованных пляжей для купания. Берегите себя и своих близких!</text:p>
      <text:p text:style-name="Text_20_body">Напомним, что на территории Южного округа столицы все пруды имеют исключительно декоративное предназначение.</text:p>
      <text:p text:style-name="Text_20_body"><text:line-break/></text:p>
      <text:p text:style-name="Text_20_body">Адрес страницы: <text:a xlink:type="simple" xlink:href="http://uao.mos.ru/presscenter/news/detail/12588839.html" office:name=""><text:span text:style-name="Definition">http://uao.mos.ru/presscenter/news/detail/12588839.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05T11:37:42Z</meta:creation-date>
    <dc:date>2024-10-05T11:37:42Z</dc:date>
  </office:meta>
</office:document-meta>
</file>