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ое-бюджетное-учреждение-мой-социальный-помощник-гбу-мсп"/>Государственное бюджетное учреждение «Мой социальный помощник» (ГБУ «МСП»)<text:bookmark-end text:name="государственное-бюджетное-учреждение-мой-социальный-помощник-гбу-мсп"/></text:h>
      <text:p text:style-name="First_20_paragraph">17.09.2024</text:p>
      <text:p text:style-name="Text_20_body"><text:span text:style-name="T1">Государственное бюджетное учреждение «Мой социальный помощник»</text:span><text:line-break/><text:span text:style-name="T1">(ГБУ «МСП»)</text:span> является государственным поставщиком социальных услуг в форме социального надомного обслуживания. ГБУ «МСП» предоставляет широкий спектр сервисов и услуг социального обслуживания на дому, направленных на помощь жителям Москвы, частично утратившим способность к самообслуживанию и нуждающимся в заботе и поддержке в повседневных делах.</text:p>
      <text:p text:style-name="Text_20_body"><text:span text:style-name="T1">Социальная поддержка предоставляется гражданам:</text:span></text:p>
      <text:p text:style-name="Text_20_body">- достигшим совершеннолетнего возраста;</text:p>
      <text:p text:style-name="Text_20_body">- зарегистрированным в городе Москве;</text:p>
      <text:p text:style-name="Text_20_body">- частично утратившим способность к самообслуживанию;</text:p>
      <text:p text:style-name="Text_20_body">- не имеющим родственников, способных обеспечивать необходимый уход.</text:p>
      <text:p text:style-name="Text_20_body"><text:span text:style-name="T1">Как получить услугу?</text:span></text:p>
      <text:p text:style-name="Text_20_body">· в любом центре госуслуг «Мои документы» независимо от вашего местонахождения;</text:p>
      <text:p text:style-name="Text_20_body">· в электронном виде на официальном портале городских услуг города Москвы <text:a xlink:type="simple" xlink:href="https://www.mos.ru/pgu2/landing/target/7700000000162389089/" office:name=""><text:span text:style-name="Definition">https://www.mos.ru/pgu2/landing/target/7700000000162389089/</text:span></text:a>;</text:p>
      <text:p text:style-name="Text_20_body">· по номеру единой справочной службы Департамента труда и социальной защиты населения города Москвы: +7 (495) 870-44-44.</text:p>
      <text:p text:style-name="Text_20_body">Узнать контактные данные специалиста, ответственного за социальное обслуживание по вашему адресу проживания в Москве можно по ссылке: <text:a xlink:type="simple" xlink:href="https://helper.dszn.ru/" office:name=""><text:span text:style-name="Definition">https://helper.dszn.ru/</text:span></text:a></text:p>
      <text:p text:style-name="Text_20_body"><text:span text:style-name="T1">Директор:</text:span> Вера Михайловна Виноходова</text:p>
      <text:p text:style-name="Text_20_body"><text:span text:style-name="T1">Контактная информация</text:span></text:p>
      <text:p text:style-name="Text_20_body"><text:span text:style-name="T1">Единый контакт-центр:</text:span> 8 (495) 870-44-44</text:p>
      <text:p text:style-name="Text_20_body"><text:span text:style-name="T1">Эл. почта:</text:span> <text:a xlink:type="simple" xlink:href="mailto:gbu-msp@social.mos.ru" office:name=""><text:span text:style-name="Definition">gbu-msp@social.mos.ru</text:span></text:a></text:p>
      <text:p text:style-name="Text_20_body"><text:span text:style-name="T1">Режим работы:</text:span> Ежедневно без перерыва и выходных с 09:00 до 20:00</text:p>
      <text:p text:style-name="Text_20_body"><text:span text:style-name="T1">Сайт:</text:span> <text:a xlink:type="simple" xlink:href="https://msp.dszn.ru/" office:name=""><text:span text:style-name="Definition">https://msp.dszn.ru</text:span></text:a></text:p>
      <text:p text:style-name="Text_20_body"><text:span text:style-name="T1">Вакансии:</text:span> <text:a xlink:type="simple" xlink:href="https://msp.dszn.ru/vacancy" office:name=""><text:span text:style-name="Definition">https://msp.dszn.ru/vacancy</text:span></text:a></text:p>
      <text:p text:style-name="Text_20_body"><text:span text:style-name="T1">Социальные сети:</text:span></text:p>
      <text:p text:style-name="Text_20_body"><text:span text:style-name="T1">Вконтакте</text:span> <text:a xlink:type="simple" xlink:href="https://vk.com/socialmos" office:name=""><text:span text:style-name="Definition">https://vk.com/socialmos</text:span></text:a></text:p>
      <text:p text:style-name="Text_20_body"><text:span text:style-name="T1">Телеграмм</text:span> <text:a xlink:type="simple" xlink:href="https://t.me/socialmos" office:name=""><text:span text:style-name="Definition">https://t.me/socialmos</text:span></text:a></text:p>
      <text:p text:style-name="Text_20_body"><text:span text:style-name="T1">Как можно позаботиться о близком самостоятельно?</text:span></text:p>
      <text:p text:style-name="Text_20_body">Городской образовательный проект «Школа родственного ухода» Департамента труда и социальной защиты населения города Москвы и Института дополнительного профессионального образования создан для поддержки семей маломобильных и пожилых людей, чтобы они могли научиться качественно ухаживать за своими родственниками.</text:p>
      <text:p text:style-name="Text_20_body">«Школа родственного ухода» предлагает бесплатные очные и онлайн-курсы по пяти направлениям: «Деменция: оценка, подходы, качество жизни», «Домашний уход за малоподвижным человеком», «Первая помощь», «Опека и попечительство» и «Средства реабилитации в уходе». На занятиях работают профессиональные психологи, а также проходят встречи групп взаимной поддержки. Образовательные материалы доступны круглосуточно, что позволяет обучаться в любое удобное время, не выходя из дома. Забота о родных теперь не только важная, но и доступная задача!</text:p>
      <text:p text:style-name="Text_20_body"><text:span text:style-name="T1">Контактная информация</text:span></text:p>
      <text:p text:style-name="Text_20_body"><text:span text:style-name="T1">Телефон:</text:span> 8 (495) 607-50-65 (доб. 519)<text:line-break/><text:span text:style-name="T1">Сайт:</text:span> <text:a xlink:type="simple" xlink:href="https://uhodschool.idposocial.ru/" office:name=""><text:span text:style-name="Definition">https://uhodschool.idposocial.ru/</text:span></text:a></text:p>
      <text:p text:style-name="Text_20_body"><text:span text:style-name="T1">Эл. почта:</text:span> <text:a xlink:type="simple" xlink:href="mailto:shkolaRU@social.mos.ru" office:name=""><text:span text:style-name="Definition">shkolaRU@social.mos.ru</text:span></text:a></text:p>
      <text:p text:style-name="Text_20_body"><text:line-break/></text:p>
      <text:p text:style-name="Text_20_body">Адрес страницы: <text:a xlink:type="simple" xlink:href="http://uao.mos.ru/presscenter/news/detail/12569609.html" office:name=""><text:span text:style-name="Definition">http://uao.mos.ru/presscenter/news/detail/1256960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7T07:02:28Z</meta:creation-date>
    <dc:date>2024-09-17T07:02:28Z</dc:date>
  </office:meta>
</office:document-meta>
</file>