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7-лет-работы-в-общественный-штаб-реновации-поступило-почти-194-тысячи-обращений-москвичей"/>За 7 лет работы в Общественный штаб реновации поступило почти 194 тысячи обращений москвичей<text:bookmark-end text:name="за-7-лет-работы-в-общественный-штаб-реновации-поступило-почти-194-тысячи-обращений-москвичей"/></text:h>
      <text:p text:style-name="First_20_paragraph">23.05.2024</text:p>
      <text:p text:style-name="Text_20_body">Общественный штаб (<text:a xlink:type="simple" xlink:href="https://renovation.opmoscow.ru/" office:name=""><text:span text:style-name="Definition">https://renovation.opmoscow.ru/</text:span></text:a>) по контролю за реализацией Программы реновации создан по решению Общественной палаты города Москвы (<text:a xlink:type="simple" xlink:href="https://opmoscow.ru/#main" office:name=""><text:span text:style-name="Definition">https://opmoscow.ru/#main</text:span></text:a>) в мае 2017 года. За эти годы штаб принял почти 194 тысячи обращений жителей, в том числе на личные приемы пришли 11,3 тысячи человек.</text:p>
      <text:p text:style-name="Text_20_body">На все поступившие вопросы даны разъяснения, гражданам оказана помощь в разрешении проблемных ситуаций. Основные вопросы посвящены срокам и порядке переселения, возможности улучшить жилищные условия при переезде, приобретению парковочных мест в подземных паркингах.</text:p>
      <text:p text:style-name="Text_20_body">«<text:span text:style-name="T1">В мае 2024 года исполняется ровно 7 лет, как начал свою работу Общественный штаб реновации. Изначально он создавался для оказания консультативной помощи жителям по вопросам включения их домов в программу реновации. Сегодня наш функционал существенно расширился.</text:span></text:p>
      <text:p text:style-name="Text_20_body"><text:span text:style-name="T1">Мы не только консультируем москвичей по вопросам, связанным с реновацией, но и обеспечиваем их взаимодействие с органами власти и организациями, участвующими в программе реновации, проводим круглые столы и тематические приемы, осматриваем реновационные новостройки</text:span>», - рассказал председатель Общественного штаба по контролю за реализацией программы реновации, член Общественной палаты столицы <text:span text:style-name="T2">Валерий Теличенко</text:span>.</text:p>
      <text:p text:style-name="Text_20_body">Получить бесплатную юридическую консультацию по вопросам, связанным с реализацией программы реновации, жители могут на личном приеме. Записаться на него и получить ответы на общие вопросы можно по телефону горячей линии +7 (495) 548-20-80 (в будние дни с 9:00 до 20:00) или по электронной почте <text:a xlink:type="simple" xlink:href="mailto:renova@opmoscow.ru" office:name=""><text:span text:style-name="Definition">renova@opmoscow.ru</text:span></text:a></text:p>
      <text:p text:style-name="Text_20_body"><text:line-break/></text:p>
      <text:p text:style-name="Text_20_body">Адрес страницы: <text:a xlink:type="simple" xlink:href="http://uao.mos.ru/presscenter/news/detail/12384490.html" office:name=""><text:span text:style-name="Definition">http://uao.mos.ru/presscenter/news/detail/1238449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3T08:09:43Z</meta:creation-date>
    <dc:date>2024-05-23T08:09:43Z</dc:date>
  </office:meta>
</office:document-meta>
</file>