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артамент-развития-внутренней-торговли-министерства-промышленности-и-торговли-россии-проводит-исследование-удовлетворенности-потребителей-из-числа-инвалидов-и-маломобильных-групп-населения"/>Департамент развития внутренней торговли Министерства промышленности и торговли России проводит исследование удовлетворенности потребителей из числа инвалидов и маломобильных групп населения<text:bookmark-end text:name="департамент-развития-внутренней-торговли-министерства-промышленности-и-торговли-россии-проводит-исследование-удовлетворенности-потребителей-из-числа-инвалидов-и-маломобильных-групп-населения"/></text:h>
      <text:p text:style-name="First_20_paragraph">14.02.2024</text:p>
      <text:p text:style-name="Text_20_body">Департаментом развития внутренней торговли Министерства промышленности и торговли России в рамках проведения ежегодного мониторинга реализации планов мероприятий («дорожных карт») субъектов Российской Федерации по повышению показателей доступности для инвалидов объектов и услуг в сфере торговли, общественного питания и бытового обслуживания проводит исследование удовлетворенности потребителей из числа инвалидов и маломобильных групп населения уровнем доступности указанных объектов и услуг потребительского рынка.</text:p>
      <text:p text:style-name="Text_20_body">Предлагаем принять участие в проведении исследования и пройти опрос гражданам с инвалидностью и маломобильным группам населения в части удовлетворенности уровнем доступности объектов потребительского рынка на сайте федерального государственного автономного учреждения «Институт медицинских материалов» по ссылке:</text:p>
      <text:p text:style-name="Text_20_body"><text:a xlink:type="simple" xlink:href="https://kurl.ru/xRYHb" office:name=""><text:span text:style-name="Definition">https://kurl.ru/xRYHb</text:span></text:a></text:p>
      <text:p text:style-name="Text_20_body">Опрос проводится до 22 февраля 2024 года.</text:p>
      <text:p text:style-name="Text_20_body"><text:line-break/></text:p>
      <text:p text:style-name="Text_20_body">Адрес страницы: <text:a xlink:type="simple" xlink:href="http://uao.mos.ru/presscenter/news/detail/12167610.html" office:name=""><text:span text:style-name="Definition">http://uao.mos.ru/presscenter/news/detail/1216761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4T16:42:34Z</meta:creation-date>
    <dc:date>2024-02-14T16:42:34Z</dc:date>
  </office:meta>
</office:document-meta>
</file>