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ую-игру-ко-дню-студента-провели-молодогвардейцы-округа"/>Тематическую игру ко Дню студента провели молодогвардейцы округа<text:bookmark-end text:name="тематическую-игру-ко-дню-студента-провели-молодогвардейцы-округа"/></text:h>
      <text:p text:style-name="First_20_paragraph">25.01.2023</text:p>
      <text:p text:style-name="Text_20_body"><text:span text:style-name="T1">Молодогвардейцы Южного округа в Технологическом колледже №34 провели для учащихся тематическую кейс-игру, посвященную Дню студента.</text:span></text:p>
      <text:p text:style-name="Text_20_body">В рамках мероприятия активисты МГЕР рассказали об истории праздника, а после участники, разбившись по командам, приступили к выполнению не простых заданий.</text:p>
      <text:p text:style-name="Text_20_body">Одним из самых сложных оказалось испытание, где нужно было определить, на кого учился знаменитый человек. Лучше всего студенты справились с игрой «Что было дальше?»</text:p>
      <text:p text:style-name="Text_20_body">По традиции в наших испытаниях побеждают самые креативные, поэтому победила «дружба».</text:p>
      <text:p text:style-name="Text_20_body">— Студенчество — лучшая пора для многих из нас. Именно в эти годы мы находим себя и учимся жить. Поэтому День студента (Татьянин день) — это праздник каждого из нас, и мы были рады поздравить студентов Колледжа ТК №34 с этим знаменательным днём, — дополнила руководитель аппарата местного (окружного) отделения МГЕР ЮАО Софья Андрюшечкина.</text:p>
      <text:p text:style-name="Text_20_body"><text:line-break/></text:p>
      <text:p text:style-name="Text_20_body">Адрес страницы: <text:a xlink:type="simple" xlink:href="http://uao.mos.ru/presscenter/news/detail/11367109.html" office:name=""><text:span text:style-name="Definition">http://uao.mos.ru/presscenter/news/detail/1136710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6:14:37Z</meta:creation-date>
    <dc:date>2023-06-15T06:14:37Z</dc:date>
  </office:meta>
</office:document-meta>
</file>