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вершается-открытое-голосование-по-судьбе-вднх"/>Завершается открытое голосование по судьбе ВДНХ<text:bookmark-end text:name="завершается-открытое-голосование-по-судьбе-вднх"/></text:h>
      <text:p text:style-name="First_20_paragraph">26.06.2014</text:p>
      <text:p text:style-name="Text_20_body">26 июня завершается открытый опрос москвичей по реконструкции ВДНХ на портале «Активный гражданин» Правительства Москвы (ag.mos.ru). Опрос о том, как будут выглядеть исторические павильоны ВДНХ, был размещен в интернете в начале июля.</text:p>
      <text:p text:style-name="Text_20_body">Блок из 24 вопросов предлагает горожанам высказать свое мнение по конкретным темам: Под какие цели должна быть обустроена территория ВДНХ? Надо ли переносить знаменитое колесо обозрение и парк аттракционов? Следует ли восстанавливать ресторан «Золотой колос», доступный ранее только советской элите? Что должно размещаться в павильонах «Микробиологическая промышленность»,«Радиоэлектроника и связь», «Овцеводство»? Участникам опроса предоставляется подробная справочная информация по каждому объекту.</text:p>
      <text:p text:style-name="Text_20_body">Участвуя в опросе, каждый желающий может внести свой вклад в восстановление исторически значимого объекта всей страны. Кроме того, отвечая на вопросы, пользователи зарабатывают баллы, которые потом можно будет обменять на приятные мелочи или городские услуги.</text:p>
      <text:p text:style-name="Text_20_body">Напомним, возрождение Выставки достижений народного хозяйства (ВДНХ) стало важнейшим приоритетом в работе Правительства Москвы. Об этом недавно заявил Сергей Собянин. Мэр Москвы отметил, что часть памятников предназначена для привлечения инвесторов и в ближайшее время соответствующие конкурсы будут проведены. Кроме того, восстанавливается цивилизованная система общепита, работа спортивных площадок, реконструируются пруды.</text:p>
      <text:p text:style-name="Text_20_body">"Мы обратились к москвичам, чтобы они дали свои предложения по использованию павильонов и развитию ВДНХ, и надеюсь, что в ближайшее время поступит много предложений, которые нужно будет проанализировать и учесть в нашей работе", — подчеркнул Сергей Собянин</text:p>
      <text:p text:style-name="Text_20_body"><text:line-break/></text:p>
      <text:p text:style-name="Text_20_body">Адрес страницы: <text:a xlink:type="simple" xlink:href="http://uao.mos.ru/presscenter/news/detail/1096138.html" office:name=""><text:span text:style-name="Definition">http://uao.mos.ru/presscenter/news/detail/109613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6T21:28:31Z</meta:creation-date>
    <dc:date>2025-02-06T21:28:31Z</dc:date>
  </office:meta>
</office:document-meta>
</file>