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xviii-петербургский-международный-экономический-форум"/>XVIII Петербургский международный экономический форум<text:bookmark-end text:name="xviii-петербургский-международный-экономический-форум"/></text:h>
      <text:p text:style-name="First_20_paragraph">26.05.2014</text:p>
      <text:p text:style-name="Text_20_body">В беседе с журналистами на Петербургском международном экономическом форуме <text:a xlink:type="simple" xlink:href="http://mos.ru/authority/mayor" office:name=""><text:span text:style-name="Definition">Мэр Москвы</text:span></text:a> прокомментировал необходимость привлечения инвестиций в городскую экономику.</text:p>
      <text:p text:style-name="Text_20_body">«Крупные заказы, которые размещает Москва, в том числе и на машиностроительную продукцию, на поставку вагонов метро, требуют колоссальных инвестиций со стороны российских машиностроителей. В сегодняшней системе кредитования они становятся неконкурентными по отношению к западным коллегам, которые получают более дешёвые финансовые ресурсы для своих проектов», — заявил Сергей Собянин.</text:p>
      <text:p text:style-name="Text_20_body">Он добавил, что выходом из ситуации является проектное финансирование под кредиты, которое привязано к инфляции.</text:p>
      <text:p text:style-name="Text_20_body">«То, что сегодня сказал Президент России Владимир Владимирович Путин о том, что наши производители будут получать проектное финансирование под кредиты — инфляция плюс один процент, делает наши машиностроительные предприятия конкурентоспособными в международных конкурсах, которые объявляет Москва», — отметил Мэр Москвы.</text:p>
      <text:p text:style-name="Text_20_body"><text:line-break/></text:p>
      <text:p text:style-name="Text_20_body">Адрес страницы: <text:a xlink:type="simple" xlink:href="http://uao.mos.ru/presscenter/news/detail/1056656.html" office:name=""><text:span text:style-name="Definition">http://uao.mos.ru/presscenter/news/detail/105665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2:01Z</meta:creation-date>
    <dc:date>2023-05-30T21:02:01Z</dc:date>
  </office:meta>
</office:document-meta>
</file>