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йдёт-акция-день-без-турникетов"/>В Москве пройдёт акция «День без турникетов»<text:bookmark-end text:name="в-москве-пройдёт-акция-день-без-турникетов"/></text:h>
      <text:p text:style-name="First_20_paragraph">26.05.2014</text:p>
      <text:p text:style-name="Text_20_body">Ежегодная городская акция «День без турникетов» пройдёт в Москве 31 мая. Это мероприятие — уникальный шанс узнать, как и чем живёт современная столичная промышленность. Предприятия города откроют двери для всех желающих, поэтому москвичи смогут своими глазами увидеть производственные процессы, узнать об истории предприятий и посетить заводские музеи.</text:p>
      <text:p text:style-name="Text_20_body">Подробнее ознакомиться с графиком посещений и зарегистрироваться на экскурсию можно на сайте <text:a xlink:type="simple" xlink:href="http://dnpp.mos.ru/press-center/calendar-of-events/the-action-day-without-turnstiles-the-list-of-enterprises-program-of-visits-and-schedule.php" office:name=""><text:span text:style-name="Definition">Департамента науки, промышленной политики и предпринимательства города Москвы</text:span></text:a>.</text:p>
      <text:p text:style-name="Text_20_body">В экскурсиях могут принять участие все желающие старше 8 лет. При проходе на территорию предприятий необходимо иметь паспорт. Количество мест на посещение предприятий ограничено.</text:p>
      <text:p text:style-name="Text_20_body">Аккредитация СМИ проводится 30 мая до 12.00 по телефону: 8 (916) 214-06-24 и электронной почте: pressdnpp@mos.ru</text:p>
      <text:p text:style-name="Text_20_body"><text:line-break/></text:p>
      <text:p text:style-name="Text_20_body">Адрес страницы: <text:a xlink:type="simple" xlink:href="http://uao.mos.ru/presscenter/news/detail/1056558.html" office:name=""><text:span text:style-name="Definition">http://uao.mos.ru/presscenter/news/detail/105655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8T03:46:49Z</meta:creation-date>
    <dc:date>2025-02-08T03:46:49Z</dc:date>
  </office:meta>
</office:document-meta>
</file>