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мещены-предложения-о-замене-лифтов-в-2022-2023-гг.-в-рамках-региональной-программы-капремонта"/>Размещены предложения о замене лифтов в 2022-2023 гг. в рамках региональной программы капремонта<text:bookmark-end text:name="размещены-предложения-о-замене-лифтов-в-2022-2023-гг.-в-рамках-региональной-программы-капремонта"/></text:h>
      <text:p text:style-name="First_20_paragraph">10.02.2021</text:p>
      <text:p text:style-name="Text_20_body"/>
      <text:p text:style-name="Text_20_body">10 февраля 2021 года размещены предложения от ФКР Москвы для собственников о плановой замене лифтов в жилых домах, намеченной на 2022-2023 г. Для того, чтобы ознакомиться с предложением о замене лифта в вашем доме, нужно воспользоваться электронным сервисом ФКР Москвы (https://repair.mos.ru/short/ ): достаточно просто указать адрес в поисковой строке.</text:p>
      <text:p text:style-name="Text_20_body">Для удобства москвичей размещена интерактивная карта, на которой отображены дома Южного округа столицы, в которых запланирована замена лифтов на 2022 и 2023 год . </text:p>
      <text:p text:style-name="Text_20_body">Напоминаем, что с 2019 года ФКР Москвы установил новые требования к лифтам, уделяя особое внимание к вопросам комфорта. Речь идет как про увеличение проёма дверей до 700 мм, где это позволяет шахта лифта; так и про применение современной износостойкой отделки, в том числе панели кабины лифта из металлопласта и покрытие пола из рифленого алюминия; установка панели управления, отделанной шлифованной нержавеющей сталью со встроенным электронным табло, кнопочными элементами с круговой подсветкой из нержавеющей стали, современные полноцветные световые табло.</text:p>
      <text:p text:style-name="Text_20_body"/>
      <text:p text:style-name="Text_20_body"><text:a xlink:type="simple" xlink:href="https://yandex.ru/maps/213/moscow/?utm_medium=mapframe&amp;utm_source=maps" office:name=""><text:span text:style-name="Definition">Москва</text:span></text:a><text:a xlink:type="simple" xlink:href="https://yandex.ru/maps/213/moscow/?ll=37.607126%2C55.714800&amp;mode=usermaps&amp;source=constructorLink&amp;um=constructor%3Ad603a8f822e17863202b3c9d26d682b17009080d272a122c87e6d073830f47c7&amp;utm_medium=mapframe&amp;utm_source=maps&amp;z=10" office:name=""><text:span text:style-name="Definition">Яндекс.Карты — поиск мест и адресов, городской транспорт</text:span></text:a></text:p>
      <text:p text:style-name="Text_20_body"><text:line-break/></text:p>
      <text:p text:style-name="Text_20_body">Адрес страницы: <text:a xlink:type="simple" xlink:href="http://uao.mos.ru/overhaul/detail/9704516.html" office:name=""><text:span text:style-name="Definition">http://uao.mos.ru/overhaul/detail/970451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8:06:52Z</meta:creation-date>
    <dc:date>2025-02-16T08:06:52Z</dc:date>
  </office:meta>
</office:document-meta>
</file>