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обсудили-возможность-проведения-капитального-ремонта-в-пятиэтажных-домах"/>В Москве обсудили возможность проведения капитального ремонта в пятиэтажных домах<text:bookmark-end text:name="в-москве-обсудили-возможность-проведения-капитального-ремонта-в-пятиэтажных-домах"/></text:h>
      <text:p text:style-name="First_20_paragraph">09.02.2017</text:p>
      <text:p text:style-name="Text_20_body">Взносы на капитальный ремонт своевременно оплачивают около 94% жителей Москвы, это один из самых высоких показателей в стране. Об этом рассказал генеральный директор Фонда капремонта Артур Кескинов во время заседания Комиссии по жилищно-коммунальному хозяйству, капитальному ремонту и вопросам самоуправления, которое прошло в Общественной палате Москвы.</text:p>
      <text:p text:style-name="Text_20_body"><text:line-break/></text:p>
      <text:p text:style-name="Text_20_body">По словам главы Фонда, на сегодняшний день в рамках программы в городе привели в порядок 12 тысяч инженерных систем в многоквартирных домах.</text:p>
      <text:p text:style-name="Text_20_body"><text:line-break/></text:p>
      <text:p text:style-name="Text_20_body">«Уже в этом году планируется заменить 30 тысяч лифтов. Таким образом, к концу следующего года в столице не останется подъемников старше 25 лет. При этом еще 6 тысяч лифтов отремонтируют без замены. В порядок приведут 2 тысячи домов», - добавил Кескинов.</text:p>
      <text:p text:style-name="Text_20_body"><text:line-break/></text:p>
      <text:p text:style-name="Text_20_body">Как отметил директор Фонда, такими темпами ремонт в Москве еще никогда не проводился.</text:p>
      <text:p text:style-name="Text_20_body"><text:line-break/></text:p>
      <text:p text:style-name="Text_20_body">«К работе есть небольшие замечания. Например, по ситуации с подрядчиками. Мы сейчас меняем систему отбора, она будет более квалифицированной. Сегодня город принял решение привлечь к этой работе госучреждения, которые занимаются обслуживанием и эксплуатацией жилых домов», - добавил он.</text:p>
      <text:p text:style-name="Text_20_body"><text:line-break/></text:p>
      <text:p text:style-name="Text_20_body">Также на рабочей встрече обсудили проблему реализации капитального ремонта в пятиэтажных домах. Главные трудности связаны с их конструктивными особенностями. Во многих строениях коммуникации встроены в стены, при этом монтаж новых элементов серьезно уменьшает жилое пространство помещений, а ремонт балконов зачастую просто не возможен. Данная тема вызвала большую обеспокоенность.</text:p>
      <text:p text:style-name="Text_20_body"><text:line-break/></text:p>
      <text:p text:style-name="Text_20_body">«Действительно, такие дома — это наша головная боль, но они включены в программу капремонта и ее необходимо провести. Мы считаем, что у нас есть технические решения для ремонта. Да, есть дискомфорт для собственников, но менять инженерные системы тоже надо», - сказал Кескинов.</text:p>
      <text:p text:style-name="Text_20_body"><text:line-break/></text:p>
      <text:p text:style-name="Text_20_body">В завершении заседания председатель комиссии Общественной палаты Москвы по ЖКХ Александр Козлов отметил, что тема ремонта пятиэтажек актуальна, проблемна, и необходимо вместе искать пути ее решения.</text:p>
      <text:p text:style-name="Text_20_body"><text:line-break/></text:p>
      <text:p text:style-name="Text_20_body">Адрес страницы: <text:a xlink:type="simple" xlink:href="http://uao.mos.ru/overhaul/detail/4906265.html" office:name=""><text:span text:style-name="Definition">http://uao.mos.ru/overhaul/detail/4906265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34:24Z</meta:creation-date>
    <dc:date>2023-05-18T08:34:24Z</dc:date>
  </office:meta>
</office:document-meta>
</file>