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нагатинском-затоне-проходят-собрания-собственников-по-вопросу-капремонта-домов"/>В Нагатинском затоне проходят собрания собственников по вопросу капремонта домов<text:bookmark-end text:name="в-нагатинском-затоне-проходят-собрания-собственников-по-вопросу-капремонта-домов"/></text:h>
      <text:p text:style-name="First_20_paragraph">15.11.2016</text:p>
      <text:p text:style-name="Text_20_body"><text:line-break/></text:p>
      <text:p text:style-name="Text_20_body">С жильцами двенадцати домов Нагатинского затона обсудят нюансы региональной программы капитального ремонта. Об этом заявила глава управы Ирина Джиоева.</text:p>
      <text:p text:style-name="Text_20_body"><text:line-break/>«В настоящий момент собрания собственников квартир идут в домах 18 и 20, корп. 1 на Кленовом бульваре; д. 44, корп. 3 и д. 66, корп. 2 на Нагатинской набережной, а также в д. 4, корп. 1 на Якорной улице. Кроме того, подробности городской программы разъяснят жильцам семи домов по адресам: ул. Судостроительная, д. 26, корп. 2; д. 30, корп. 1 и 2; д. 36, корп. 1; д. 32, 38, корп. 1; д. 40», - рассказала Джиоева.</text:p>
      <text:p text:style-name="Text_20_body">Также она назвала дома, где проходит капитальный ремонт, запланированный на 2016 год.</text:p>
      <text:p text:style-name="Text_20_body">«Это дома 23, корп. 2; д. 51 и 53 на Судостроительной улице, а также дом 4 на улице Новинки», - отметила Джиоева.</text:p>
      <text:p text:style-name="Text_20_body"><text:line-break/></text:p>
      <text:p text:style-name="Text_20_body">Адрес страницы: <text:a xlink:type="simple" xlink:href="http://uao.mos.ru/overhaul/detail/4204657.html" office:name=""><text:span text:style-name="Definition">http://uao.mos.ru/overhaul/detail/4204657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6T07:48:23Z</meta:creation-date>
    <dc:date>2025-02-16T07:48:23Z</dc:date>
  </office:meta>
</office:document-meta>
</file>