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активный-гражданин-подведены-итоги-опроса-спецсчёт-для-вашего-дома.-кому-поможет-город"/>На портале «Активный гражданин» подведены итоги опроса «Спецсчёт для вашего дома. Кому поможет город?»<text:bookmark-end text:name="на-портале-активный-гражданин-подведены-итоги-опроса-спецсчёт-для-вашего-дома.-кому-поможет-город"/></text:h>
      <text:p text:style-name="First_20_paragraph">09.09.2016</text:p>
      <text:p text:style-name="Text_20_body">Подведены итоги голосования «Спецсчёт для вашего дома. Кому поможет город?». Оно прошло на портале <text:a xlink:type="simple" xlink:href="https://clck.yandex.ru/redir/dv/*data=url%3Dhttp%253A%252F%252Fag.mos.ru%252F%26ts%3D1473401137%26uid%3D122593601472020408&amp;sign=91c3ed83f20de4b5ed3b0b7d63b71f18&amp;keyno=1" office:name=""><text:span text:style-name="Definition">«Активный гражданин»</text:span></text:a>.</text:p>
      <text:p text:style-name="Text_20_body">Новая система капремонта действует в Москве больше года. Собственники самостоятельно собирают средства на его проведение на счёте регионального оператора или на спецсчёте в банке. Гражданам, которые хотят изменить способ накопления, город окажет организационную поддержку в подготовке документов и организации общего собрания жильцов.</text:p>
      <text:p text:style-name="Text_20_body">В голосовании участвовали 147 553 человека. Оно было доступно для жителей тех домов, которые откладывают средства на счёте регионального оператора. 24,46% пользователей считают, что им не нужно менять способ накопления. 26,56% заявили, что им нужна помощь города при переходе на специальный счёт в банке.</text:p>
      <text:p text:style-name="Text_20_body">Сейчас специалисты составляют список домов, которым в первую очередь окажут поддержку. Их адреса опубликуют на портале «Активный гражданин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ao.mos.ru/overhaul/detail/3707035.html" office:name=""><text:span text:style-name="Definition">http://uao.mos.ru/overhaul/detail/370703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12:28:19Z</meta:creation-date>
    <dc:date>2023-06-03T12:28:19Z</dc:date>
  </office:meta>
</office:document-meta>
</file>