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рограмме-капитального-ремонта-в-рощинском-проезде-отремонтировали-лифты"/>По программе капитального ремонта в Рощинском проезде отремонтировали лифты<text:bookmark-end text:name="по-программе-капитального-ремонта-в-рощинском-проезде-отремонтировали-лифты"/></text:h>
      <text:p text:style-name="First_20_paragraph">19.07.2016</text:p>
      <text:p text:style-name="Text_20_body"><text:a xlink:type="simple" xlink:href="http://gazeta-danilovsky-vestnik.ru/wp-content/uploads/2016/07/IMG_0435.jpg" office:name=""><text:span text:style-name="Definition"/></text:a>В Даниловском районе началась замена лифтов по программе капитального ремонта. Работы уже провели по адресу: 6-й Рощинский проезд, дом 1.</text:p>
      <text:p text:style-name="Text_20_body">Несмотря на то, что здание было построено еще в 1938 году, его подъемники оборудованы колонками, в которых играет музыка и звучит голос, называющий номер этажа. Это сделано для представителей социальной группы граждан.</text:p>
      <text:p text:style-name="Text_20_body">«Когда механик запустил лифт, из шахты мы услышали музыку. Оказывается, что в этой модели заводом-изготовителем предусмотрено музыкальное сопровождение. Проехав на лифте несколько раз, мы убедились, что женский голос в кабине объявляет, на каком этаже мы остановились. Это сделано для того, чтобы слабовидящие люди могли легче ориентироваться. Кнопки лифта также рельефные, чтобы нужный этаж можно было выбрать на ощупь», - рассказала наш корреспондент Вероника Цыганова.</text:p>
      <text:p text:style-name="Text_20_body">Отметим, что в Даниловском районе в этом году капитальный ремонт пройдёт по 80 адресам. В частности, в программу попали дома на ул. Дербеневская (18 и 18, корп. 1); Крутицкая набережная, д. 11; ул. Велозаводская, д. 2, корп. 2 и д. 6; 1-й Кожуховский проезд, д. 19, корп. 2 и корп. 3; ул. Трофимова, д. 1/17 и д. 2/1.</text:p>
      <text:p text:style-name="Text_20_body"><text:line-break/></text:p>
      <text:p text:style-name="Text_20_body">Адрес страницы: <text:a xlink:type="simple" xlink:href="http://uao.mos.ru/overhaul/detail/3373956.html" office:name=""><text:span text:style-name="Definition">http://uao.mos.ru/overhaul/detail/337395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16:31:16Z</meta:creation-date>
    <dc:date>2023-06-21T16:31:16Z</dc:date>
  </office:meta>
</office:document-meta>
</file>