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чную-программу-капремонта-в-этом-году-добавили-500-многоквартирных-домов"/>В столичную программу капремонта в этом году добавили 500 многоквартирных домов<text:bookmark-end text:name="в-столичную-программу-капремонта-в-этом-году-добавили-500-многоквартирных-домов"/></text:h>
      <text:p text:style-name="First_20_paragraph">07.06.2016</text:p>
      <text:p text:style-name="Text_20_body"><text:line-break/></text:p>
      <text:p text:style-name="Text_20_body">К программе капремонта на этот год добавили 500 многоэтажек. В них планируют заменить газовые трубы и отремонтировать фасады. Об этом рассказал генеральный директор Фонда капремонта МосквыАртур Кескинов.</text:p>
      <text:p text:style-name="Text_20_body">«Региональная программа формировалась исходя из оценки состояния жилого фонда, и первыми по графику стоят дома, в которых необходим ремонт наибольшего количества инженерных систем. В то же время есть здания, в которых таких систем меньше, так как много ремонтировалось в последние годы. Работы в таких домах, соответственно, запланированы на более поздние сроки, но при этом объективно есть случаи, когда в числе требующих ремонта элементов остаются фасады и системы газоснабжения», - отметил Кескинов.</text:p>
      <text:p text:style-name="Text_20_body">По его словам, после проведённых обследований принято решение о дополнительном включении в план 2016 года фасадных работ в 400 домах, а также реконструкции систем газоснабжения в 102 жилых строениях.</text:p>
      <text:p text:style-name="Text_20_body">«Всего же, если говорить с учётом основного плана, запланирован ремонт 2154 фасадов и 624 систем газоснабжения», - уточнил Кескинов.</text:p>
      <text:p text:style-name="Text_20_body">Он также пояснил, что при отборе свою оценку и заключение представляли Мосжилинспекция и «Мосгаз».</text:p>
      <text:p text:style-name="Text_20_body">«Основные критерии, по которым были выбраны многоквартирные дома для включения в график ремонта на ближайшее время, — это техническое состояние, в том числе характер выявленных дефектов», - добавил руководитель Фонда.</text:p>
      <text:p text:style-name="Text_20_body"><text:line-break/></text:p>
      <text:p text:style-name="Text_20_body">Адрес страницы: <text:a xlink:type="simple" xlink:href="http://uao.mos.ru/overhaul/detail/3095192.html" office:name=""><text:span text:style-name="Definition">http://uao.mos.ru/overhaul/detail/3095192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17T22:51:17Z</meta:creation-date>
    <dc:date>2024-09-17T22:51:17Z</dc:date>
  </office:meta>
</office:document-meta>
</file>