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от-01.09.2020-01-10-336-об-утверждении-регламента-осуществления-внутреннего-финансового-аудита"/>Распоряжение от 01.09.2020 № 01-10-336 Об утверждении Регламента осуществления внутреннего финансового аудита<text:bookmark-end text:name="распоряжение-от-01.09.2020-01-10-336-об-утверждении-регламента-осуществления-внутреннего-финансового-аудита"/></text:h>
      <text:p text:style-name="First_20_paragraph">30.12.2020</text:p>
      <text:p text:style-name="Text_20_body"><text:line-break/></text:p>
      <text:p text:style-name="Text_20_body">Адрес страницы: <text:a xlink:type="simple" xlink:href="http://uao.mos.ru/internal-financial-control-and-audit/regulatory-framework/detail/9608966.html" office:name=""><text:span text:style-name="Definition">http://uao.mos.ru/internal-financial-control-and-audit/regulatory-framework/detail/9608966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15:49:26Z</meta:creation-date>
    <dc:date>2023-06-21T15:49:26Z</dc:date>
  </office:meta>
</office:document-meta>
</file>