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оряжение-префектуры-01-10-60-от-26.02.2019"/>Распоряжение префектуры № 01-10-60 от 26.02.2019<text:bookmark-end text:name="распоряжение-префектуры-01-10-60-от-26.02.2019"/></text:h>
      <text:p text:style-name="First_20_paragraph">01.04.2019</text:p>
      <text:p text:style-name="Text_20_body"><text:line-break/></text:p>
      <text:p text:style-name="Text_20_body">Адрес страницы: <text:a xlink:type="simple" xlink:href="http://uao.mos.ru/internal-financial-control-and-audit/regulatory-framework/detail/7988620.html" office:name=""><text:span text:style-name="Definition">http://uao.mos.ru/internal-financial-control-and-audit/regulatory-framework/detail/798862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5T19:38:11Z</meta:creation-date>
    <dc:date>2023-08-25T19:38:11Z</dc:date>
  </office:meta>
</office:document-meta>
</file>