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споряжение-префектуры-01-41-375"/>Распоряжение префектуры №01-41-375<text:bookmark-end text:name="распоряжение-префектуры-01-41-375"/></text:h>
      <text:p text:style-name="First_20_paragraph">27.08.2018</text:p>
      <text:p text:style-name="Text_20_body"><text:line-break/></text:p>
      <text:p text:style-name="Text_20_body">Адрес страницы: <text:a xlink:type="simple" xlink:href="http://uao.mos.ru/internal-financial-control-and-audit/regulatory-framework/detail/7533520.html" office:name=""><text:span text:style-name="Definition">http://uao.mos.ru/internal-financial-control-and-audit/regulatory-framework/detail/7533520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5T19:38:13Z</meta:creation-date>
    <dc:date>2023-08-25T19:38:13Z</dc:date>
  </office:meta>
</office:document-meta>
</file>