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оряжения-префектуры-01-41-58"/>Распоряжения префектуры №01-41-58<text:bookmark-end text:name="распоряжения-префектуры-01-41-58"/></text:h>
      <text:p text:style-name="First_20_paragraph">06.08.2015</text:p>
      <text:p text:style-name="Text_20_body"><text:a xlink:type="simple" xlink:href="https://drive.google.com/file/d/0B0s7UQk723c8X1Z3TVMxRlhONjg/view?usp=sharing" office:name=""><text:span text:style-name="Definition">Распоряжения префектуры №01-41-58</text:span></text:a></text:p>
      <text:p text:style-name="Text_20_body"><text:line-break/></text:p>
      <text:p text:style-name="Text_20_body">Адрес страницы: <text:a xlink:type="simple" xlink:href="http://uao.mos.ru/internal-financial-control-and-audit/regulatory-framework/detail/2055840.html" office:name=""><text:span text:style-name="Definition">http://uao.mos.ru/internal-financial-control-and-audit/regulatory-framework/detail/205584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5T19:38:09Z</meta:creation-date>
    <dc:date>2023-08-25T19:38:09Z</dc:date>
  </office:meta>
</office:document-meta>
</file>