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от-28.09.2022-01-10-416-порядок-ведомственного-контроля-по-223-фз"/>Распоряжение от 28.09.2022 №01-10-416 Порядок ведомственного контроля по 223-ФЗ<text:bookmark-end text:name="распоряжение-от-28.09.2022-01-10-416-порядок-ведомственного-контроля-по-223-фз"/></text:h>
      <text:p text:style-name="First_20_paragraph">28.09.2022</text:p>
      <text:p text:style-name="Text_20_body"><text:line-break/></text:p>
      <text:p text:style-name="Text_20_body">Адрес страницы: <text:a xlink:type="simple" xlink:href="http://uao.mos.ru/internal-financial-control-and-audit/regulatory-framework/detail/11074761.html" office:name=""><text:span text:style-name="Definition">http://uao.mos.ru/internal-financial-control-and-audit/regulatory-framework/detail/1107476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7T13:58:54Z</meta:creation-date>
    <dc:date>2025-01-07T13:58:54Z</dc:date>
  </office:meta>
</office:document-meta>
</file>