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лан-аудиторских-проверок-на-2019-год"/>План аудиторских проверок на 2019 год<text:bookmark-end text:name="план-аудиторских-проверок-на-2019-год"/></text:h>
      <text:p text:style-name="First_20_paragraph">05.10.2018</text:p>
      <text:p text:style-name="Text_20_body"><text:line-break/></text:p>
      <text:p text:style-name="Text_20_body">Адрес страницы: <text:a xlink:type="simple" xlink:href="http://uao.mos.ru/internal-financial-control-and-audit/plans-control-activities/detail/7616893.html" office:name=""><text:span text:style-name="Definition">http://uao.mos.ru/internal-financial-control-and-audit/plans-control-activities/detail/7616893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6T04:52:11Z</meta:creation-date>
    <dc:date>2023-10-06T04:52:11Z</dc:date>
  </office:meta>
</office:document-meta>
</file>