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юао-нагорный-варшавское-шоссе-вл.-91-кад.-770500030062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ЮАО, Нагорный, Варшавское шоссе, вл. 91 (кад. № 77:05:0003006:2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юао-нагорный-варшавское-шоссе-вл.-91-кад.-770500030062"/></text:h>
      <text:p text:style-name="First_20_paragraph">20.11.2020</text:p>
      <text:p text:style-name="Text_20_body"><text:line-break/></text:p>
      <text:p text:style-name="Text_20_body">Адрес страницы: <text:a xlink:type="simple" xlink:href="http://uao.mos.ru/electronic-public-discussion/detail/9443515.html" office:name=""><text:span text:style-name="Definition">http://uao.mos.ru/electronic-public-discussion/detail/944351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2T01:54:29Z</meta:creation-date>
    <dc:date>2025-04-02T01:54:29Z</dc:date>
  </office:meta>
</office:document-meta>
</file>