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межевания-территории-части-микрорайона-опжр-района-чертаново-северное-ограниченного-проездом-6283-проездом-6284-границей-территориальной-зоны-77-06-19-000186-проездом-6278"/>ОПОВЕЩЕНИЕ о начале общественных обсуждений по проекту межевания территории части микрорайона ОПЖР района Чертаново Северное, ограниченного проездом № 6283, проездом № 6284, границей территориальной зоны 77-06-19-000186, проездом № 6278<text:bookmark-end text:name="оповещение-о-начале-общественных-обсуждений-по-проекту-межевания-территории-части-микрорайона-опжр-района-чертаново-северное-ограниченного-проездом-6283-проездом-6284-границей-территориальной-зоны-77-06-19-000186-проездом-6278"/></text:h>
      <text:p text:style-name="First_20_paragraph">18.02.2022</text:p>
      <text:p text:style-name="Text_20_body"><text:line-break/></text:p>
      <text:p text:style-name="Text_20_body">Адрес страницы: <text:a xlink:type="simple" xlink:href="http://uao.mos.ru/electronic-public-discussion/detail/10629108.html" office:name=""><text:span text:style-name="Definition">http://uao.mos.ru/electronic-public-discussion/detail/1062910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4:39:31Z</meta:creation-date>
    <dc:date>2023-05-19T04:39:31Z</dc:date>
  </office:meta>
</office:document-meta>
</file>