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улица-шипиловская-земельный-участок-5812-кад.-7705001200223815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улица Шипиловская, земельный участок 58/1/2 (кад. № 77:05:0012002:23815)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улица-шипиловская-земельный-участок-5812-кад.-7705001200223815"/></text:h>
      <text:p text:style-name="First_20_paragraph">25.01.2022</text:p>
      <text:p text:style-name="Text_20_body"><text:line-break/></text:p>
      <text:p text:style-name="Text_20_body">Адрес страницы: <text:a xlink:type="simple" xlink:href="http://uao.mos.ru/electronic-public-discussion/detail/10578780.html" office:name=""><text:span text:style-name="Definition">http://uao.mos.ru/electronic-public-discussion/detail/1057878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4:33:52Z</meta:creation-date>
    <dc:date>2023-05-19T04:33:52Z</dc:date>
  </office:meta>
</office:document-meta>
</file>