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юао-даниловский-кожуховская-5-я-ул.-1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ЮАО, Даниловский, Кожуховская 5-я ул., 1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юао-даниловский-кожуховская-5-я-ул.-1"/></text:h>
      <text:p text:style-name="First_20_paragraph">23.11.2021</text:p>
      <text:p text:style-name="Text_20_body"><text:line-break/></text:p>
      <text:p text:style-name="Text_20_body">Адрес страницы: <text:a xlink:type="simple" xlink:href="http://uao.mos.ru/electronic-public-discussion/detail/10414299.html" office:name=""><text:span text:style-name="Definition">http://uao.mos.ru/electronic-public-discussion/detail/10414299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6T19:51:51Z</meta:creation-date>
    <dc:date>2023-07-06T19:51:51Z</dc:date>
  </office:meta>
</office:document-meta>
</file>