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бирюлёво-восточное-ул.-липецкая-вл.-13-корпус-2-кад.-770500100051-7705001000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ЮАО, Бирюлёво Восточное, ул. Липецкая, вл. 13, корпус 2 (кад. №№ 77:05:0010005:1, 77:05:001000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ао-бирюлёво-восточное-ул.-липецкая-вл.-13-корпус-2-кад.-770500100051-7705001000"/></text:h>
      <text:p text:style-name="First_20_paragraph">23.11.2021</text:p>
      <text:p text:style-name="Text_20_body"><text:line-break/></text:p>
      <text:p text:style-name="Text_20_body">Адрес страницы: <text:a xlink:type="simple" xlink:href="http://uao.mos.ru/electronic-public-discussion/detail/10414297.html" office:name=""><text:span text:style-name="Definition">http://uao.mos.ru/electronic-public-discussion/detail/1041429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5T00:17:03Z</meta:creation-date>
    <dc:date>2024-11-15T00:17:03Z</dc:date>
  </office:meta>
</office:document-meta>
</file>